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Emoji" svg:font-family="Segoe UI Emoji" style:font-family-generic="swiss" style:font-pitch="variable" svg:panose-1="2 11 5 2 4 2 4 2 2 3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4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" style:parent-style-name="Normal" style:family="paragraph">
      <style:paragraph-properties fo:text-align="justify"/>
    </style:style>
    <style:style style:name="T7" style:parent-style-name="Policepardéfaut" style:family="text">
      <style:text-properties fo:font-size="10pt" style:font-size-asian="10pt" style:font-size-complex="10pt"/>
    </style:style>
    <style:style style:name="T8" style:parent-style-name="Policepardéfaut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9" style:parent-style-name="Policepardéfaut" style:family="text">
      <style:text-properties fo:font-size="10pt" style:font-size-asian="10pt" style:font-size-complex="10pt"/>
    </style:style>
    <style:style style:name="P10" style:parent-style-name="Normal" style:family="paragraph">
      <style:paragraph-properties fo:text-align="justify"/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11" style:parent-style-name="Normal" style:family="paragraph">
      <style:paragraph-properties fo:text-align="justify"/>
      <style:text-properties fo:font-size="10pt" style:font-size-asian="10pt" style:font-size-complex="10pt"/>
    </style:style>
    <style:style style:name="P12" style:parent-style-name="Normal" style:family="paragraph">
      <style:text-properties fo:font-size="10pt" style:font-size-asian="10pt" style:font-size-complex="10pt"/>
    </style:style>
    <style:style style:name="P13" style:parent-style-name="Normal" style:family="paragraph">
      <style:text-properties fo:font-size="10pt" style:font-size-asian="10pt" style:font-size-complex="10pt"/>
    </style:style>
    <style:style style:name="T14" style:parent-style-name="Policepardéfaut" style:family="text">
      <style:text-properties fo:font-size="10pt" style:font-size-asian="10pt" style:font-size-complex="10pt"/>
    </style:style>
    <style:style style:name="P15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6" style:parent-style-name="Normal" style:family="paragraph">
      <style:paragraph-properties fo:text-align="justify"/>
    </style:style>
    <style:style style:name="T17" style:parent-style-name="Policepardéfaut" style:family="text">
      <style:text-properties fo:font-size="10pt" style:font-size-asian="10pt" style:font-size-complex="10pt"/>
    </style:style>
    <style:style style:name="T18" style:parent-style-name="Policepardéfaut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9" style:parent-style-name="Policepardéfaut" style:family="text">
      <style:text-properties fo:font-size="10pt" style:font-size-asian="10pt" style:font-size-complex="10pt"/>
    </style:style>
    <style:style style:name="P20" style:parent-style-name="Normal" style:family="paragraph">
      <style:paragraph-properties fo:text-align="justify"/>
      <style:text-properties fo:font-size="10pt" style:font-size-asian="10pt" style:font-size-complex="10pt"/>
    </style:style>
    <style:style style:name="P21" style:parent-style-name="Normal" style:family="paragraph">
      <style:paragraph-properties fo:text-align="justify"/>
    </style:style>
    <style:style style:name="T22" style:parent-style-name="Policepardéfaut" style:family="text">
      <style:text-properties fo:font-size="10pt" style:font-size-asian="10pt" style:font-size-complex="10pt"/>
    </style:style>
    <style:style style:name="T23" style:parent-style-name="Policepardéfaut" style:family="text">
      <style:text-properties fo:font-weight="bold" style:font-weight-asian="bold" style:font-weight-complex="bold" fo:font-size="10pt" style:font-size-asian="10pt" style:font-size-complex="10pt"/>
    </style:style>
    <style:style style:name="T24" style:parent-style-name="Policepardéfaut" style:family="text">
      <style:text-properties fo:font-size="10pt" style:font-size-asian="10pt" style:font-size-complex="10pt"/>
    </style:style>
    <style:style style:name="T25" style:parent-style-name="Policepardéfaut" style:family="text">
      <style:text-properties fo:font-weight="bold" style:font-weight-asian="bold" style:font-weight-complex="bold" fo:font-size="10pt" style:font-size-asian="10pt" style:font-size-complex="10pt"/>
    </style:style>
    <style:style style:name="T26" style:parent-style-name="Policepardéfaut" style:family="text">
      <style:text-properties fo:font-size="10pt" style:font-size-asian="10pt" style:font-size-complex="10pt"/>
    </style:style>
    <style:style style:name="P27" style:parent-style-name="Normal" style:family="paragraph">
      <style:paragraph-properties fo:text-align="justify"/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28" style:parent-style-name="Normal" style:family="paragraph">
      <style:paragraph-properties fo:text-align="justify"/>
      <style:text-properties fo:font-size="10pt" style:font-size-asian="10pt" style:font-size-complex="10pt"/>
    </style:style>
    <style:style style:name="T29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0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1" style:parent-style-name="Normal" style:family="paragraph">
      <style:paragraph-properties fo:text-align="justify"/>
    </style:style>
    <style:style style:name="T32" style:parent-style-name="Policepardéfaut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33" style:parent-style-name="Policepardéfaut" style:family="text">
      <style:text-properties fo:font-size="10pt" style:font-size-asian="10pt" style:font-size-complex="10pt"/>
    </style:style>
    <style:style style:name="T34" style:parent-style-name="Policepardéfaut" style:family="text">
      <style:text-properties fo:font-size="10pt" style:font-size-asian="10pt" style:font-size-complex="10pt"/>
    </style:style>
    <style:style style:name="P35" style:parent-style-name="Normal" style:family="paragraph">
      <style:paragraph-properties fo:text-align="justify" fo:margin-bottom="0in"/>
      <style:text-properties fo:font-size="10pt" style:font-size-asian="10pt" style:font-size-complex="10pt"/>
    </style:style>
    <style:style style:name="P36" style:parent-style-name="Normal" style:family="paragraph">
      <style:paragraph-properties fo:text-align="justify" fo:margin-bottom="0in"/>
      <style:text-properties fo:font-size="10pt" style:font-size-asian="10pt" style:font-size-complex="10pt"/>
    </style:style>
    <style:style style:name="P37" style:parent-style-name="Normal" style:family="paragraph">
      <style:paragraph-properties fo:text-align="justify" fo:margin-bottom="0in"/>
      <style:text-properties fo:font-size="10pt" style:font-size-asian="10pt" style:font-size-complex="10pt"/>
    </style:style>
    <style:style style:name="P38" style:parent-style-name="Normal" style:family="paragraph">
      <style:paragraph-properties fo:text-align="justify"/>
      <style:text-properties fo:font-size="10pt" style:font-size-asian="10pt" style:font-size-complex="10pt"/>
    </style:style>
    <style:style style:name="P39" style:parent-style-name="Normal" style:family="paragraph">
      <style:paragraph-properties fo:text-align="justify"/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40" style:parent-style-name="Normal" style:family="paragraph">
      <style:paragraph-properties fo:text-align="justify"/>
      <style:text-properties fo:font-size="10pt" style:font-size-asian="10pt" style:font-size-complex="10pt"/>
    </style:style>
    <style:style style:name="P41" style:parent-style-name="Normal" style:family="paragraph">
      <style:paragraph-properties fo:text-align="justify"/>
    </style:style>
    <style:style style:name="T42" style:parent-style-name="Policepardéfaut" style:family="text">
      <style:text-properties fo:font-style="italic" style:font-style-asian="italic" style:font-style-complex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43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name="P44" style:parent-style-name="Normal" style:family="paragraph">
      <style:paragraph-properties fo:text-align="justify"/>
      <style:text-properties fo:font-style="italic" style:font-style-asian="italic" style:font-style-complex="italic" fo:font-size="10pt" style:font-size-asian="10pt" style:font-size-complex="10pt"/>
    </style:style>
    <style:style style:name="T45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6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7" style:parent-style-name="Normal" style:family="paragraph">
      <style:text-properties fo:font-size="10pt" style:font-size-asian="10pt" style:font-size-complex="10pt"/>
    </style:style>
    <style:style style:name="P48" style:parent-style-name="Normal" style:family="paragraph">
      <style:text-properties fo:font-size="10pt" style:font-size-asian="10pt" style:font-size-complex="10pt"/>
    </style:style>
    <style:style style:name="T49" style:parent-style-name="Policepardéfaut" style:family="text">
      <style:text-properties fo:font-size="10pt" style:font-size-asian="10pt" style:font-size-complex="10pt"/>
    </style:style>
    <style:style style:name="T50" style:parent-style-name="Policepardéfaut" style:family="text">
      <style:text-properties style:font-name="Segoe UI Emoji" style:font-name-asian="Segoe UI Emoji" style:font-name-complex="Segoe UI Emoji" fo:font-size="10pt" style:font-size-asian="10pt" style:font-size-complex="10pt"/>
    </style:style>
    <style:style style:name="P51" style:parent-style-name="Normal" style:family="paragraph">
      <style:text-properties fo:font-size="10pt" style:font-size-asian="10pt" style:font-size-complex="10pt"/>
    </style:style>
    <style:style style:name="P52" style:parent-style-name="Normal" style:family="paragraph">
      <style:text-properties fo:font-size="10pt" style:font-size-asian="10pt" style:font-size-complex="10pt"/>
    </style:style>
    <style:style style:name="P53" style:parent-style-name="Normal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4" style:parent-style-name="Policepardéfaut" style:family="text">
      <style:text-properties fo:font-size="10pt" style:font-size-asian="10pt" style:font-size-complex="10pt"/>
    </style:style>
    <style:style style:name="T55" style:parent-style-name="Policepardéfaut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6" style:parent-style-name="Policepardéfaut" style:family="text">
      <style:text-properties fo:font-size="10pt" style:font-size-asian="10pt" style:font-size-complex="10pt"/>
    </style:style>
    <style:style style:name="T57" style:parent-style-name="Policepardéfaut" style:family="text">
      <style:text-properties fo:font-size="10pt" style:font-size-asian="10pt" style:font-size-complex="10pt"/>
    </style:style>
    <style:style style:name="T58" style:parent-style-name="Policepardéfaut" style:family="text">
      <style:text-properties fo:font-size="10pt" style:font-size-asian="10pt" style:font-size-complex="10pt"/>
    </style:style>
    <style:style style:name="T59" style:parent-style-name="Policepardéfaut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0" style:parent-style-name="Policepardéfaut" style:family="text">
      <style:text-properties fo:font-size="10pt" style:font-size-asian="10pt" style:font-size-complex="10pt"/>
    </style:style>
    <style:style style:name="P61" style:parent-style-name="Normal" style:family="paragraph">
      <style:text-properties fo:font-size="10pt" style:font-size-asian="10pt" style:font-size-complex="10pt"/>
    </style:style>
    <style:style style:name="P62" style:parent-style-name="Normal" style:family="paragraph">
      <style:text-properties fo:font-size="10pt" style:font-size-asian="10pt" style:font-size-complex="10pt"/>
    </style:style>
    <style:style style:name="P63" style:parent-style-name="Normal" style:family="paragraph">
      <style:text-properties fo:font-size="10pt" style:font-size-asian="10pt" style:font-size-complex="10pt"/>
    </style:style>
    <style:style style:name="P64" style:parent-style-name="Normal" style:family="paragraph">
      <style:text-properties fo:font-size="10pt" style:font-size-asian="10pt" style:font-size-complex="10pt"/>
    </style:style>
    <style:style style:name="T65" style:parent-style-name="Policepardéfaut" style:family="text">
      <style:text-properties fo:font-size="10pt" style:font-size-asian="10pt" style:font-size-complex="10pt"/>
    </style:style>
    <style:style style:name="T66" style:parent-style-name="Policepardéfaut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7" style:parent-style-name="Policepardéfaut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8" style:parent-style-name="Policepardéfaut" style:family="text">
      <style:text-properties fo:font-size="10pt" style:font-size-asian="10pt" style:font-size-complex="10pt"/>
    </style:style>
    <style:style style:name="T69" style:parent-style-name="Policepardéfaut" style:family="text">
      <style:text-properties fo:font-size="10pt" style:font-size-asian="10pt" style:font-size-complex="10pt"/>
    </style:style>
    <style:style style:name="T70" style:parent-style-name="Policepardéfaut" style:family="text">
      <style:text-properties fo:font-size="10pt" style:font-size-asian="10pt" style:font-size-complex="10pt"/>
    </style:style>
    <style:style style:name="T71" style:parent-style-name="Policepardéfaut" style:family="text">
      <style:text-properties fo:font-size="10pt" style:font-size-asian="10pt" style:font-size-complex="10pt"/>
    </style:style>
    <style:style style:name="T72" style:parent-style-name="Policepardéfaut" style:family="text">
      <style:text-properties fo:font-size="10pt" style:font-size-asian="10pt" style:font-size-complex="10pt"/>
    </style:style>
    <style:style style:name="T73" style:parent-style-name="Policepardéfaut" style:family="text">
      <style:text-properties fo:font-size="10pt" style:font-size-asian="10pt" style:font-size-complex="10pt"/>
    </style:style>
    <style:style style:name="T74" style:parent-style-name="Policepardéfaut" style:family="text">
      <style:text-properties fo:font-size="10pt" style:font-size-asian="10pt" style:font-size-complex="10pt"/>
    </style:style>
    <style:style style:name="T75" style:parent-style-name="Policepardéfaut" style:family="text">
      <style:text-properties fo:font-size="10pt" style:font-size-asian="10pt" style:font-size-complex="10pt"/>
    </style:style>
    <style:style style:name="T76" style:parent-style-name="Policepardéfaut" style:family="text">
      <style:text-properties fo:font-weight="bold" style:font-weight-asian="bold" style:font-weight-complex="bold"/>
    </style:style>
    <style:style style:name="T77" style:parent-style-name="Policepardéfaut" style:family="text">
      <style:text-properties fo:font-weight="bold" style:font-weight-asian="bold" style:font-weight-complex="bold"/>
    </style:style>
    <style:style style:name="T78" style:parent-style-name="Policepardéfaut" style:family="text">
      <style:text-properties fo:font-size="10pt" style:font-size-asian="10pt" style:font-size-complex="10pt"/>
    </style:style>
    <style:style style:name="T79" style:parent-style-name="Lienhypertexte" style:family="text">
      <style:text-properties fo:font-size="10pt" style:font-size-asian="10pt" style:font-size-complex="10pt"/>
    </style:style>
    <style:style style:name="T80" style:parent-style-name="Policepardéfaut" style:family="text">
      <style:text-properties fo:font-size="10pt" style:font-size-asian="10pt" style:font-size-complex="10pt"/>
    </style:style>
    <style:style style:name="T81" style:parent-style-name="Policepardéfaut" style:family="text">
      <style:text-properties fo:font-size="10pt" style:font-size-asian="10pt" style:font-size-complex="10pt"/>
    </style:style>
    <style:style style:name="T82" style:parent-style-name="Lienhypertexte" style:family="text">
      <style:text-properties fo:font-size="10pt" style:font-size-asian="10pt" style:font-size-complex="10pt"/>
    </style:style>
    <style:style style:name="P83" style:parent-style-name="Normal" style:family="paragraph">
      <style:text-properties fo:font-size="10pt" style:font-size-asian="10pt" style:font-size-complex="10pt"/>
    </style:style>
    <style:style style:name="T84" style:parent-style-name="Policepardéfaut" style:family="text">
      <style:text-properties fo:font-size="10pt" style:font-size-asian="10pt" style:font-size-complex="10pt"/>
    </style:style>
    <style:style style:name="T85" style:parent-style-name="Policepardéfaut" style:family="text">
      <style:text-properties fo:font-size="10pt" style:font-size-asian="10pt" style:font-size-complex="10pt"/>
    </style:style>
    <style:style style:name="T86" style:parent-style-name="Policepardéfaut" style:family="text">
      <style:text-properties fo:font-size="10pt" style:font-size-asian="10pt" style:font-size-complex="10pt"/>
    </style:style>
    <style:style style:name="T87" style:parent-style-name="Lienhypertexte" style:family="text">
      <style:text-properties fo:font-size="10pt" style:font-size-asian="10pt" style:font-size-complex="10pt"/>
    </style:style>
    <style:style style:name="T88" style:parent-style-name="Policepardéfaut" style:family="text">
      <style:text-properties fo:font-style="italic" style:font-style-asian="italic" style:font-style-complex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89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name="T90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family="graphic" style:name="a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ge-content" style:vertical-rel="paragraph" style:horizontal-pos="left" style:vertical-pos="from-top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none" fo:background-color="transparent" style:wrap="parallel" style:wrap-contour="false" fo:clip="rect(0in, 0in, 0in, 0in)" style:horizontal-rel="page-content" style:vertical-rel="paragraph" style:horizontal-pos="left" style:vertical-pos="from-top"/>
    </style:style>
    <style:style style:family="graphic" style:name="a3" style:parent-style-name="Graphics">
      <style:graphic-properties fo:border="none" fo:background-color="transparent" style:wrap="parallel" style:wrap-contour="false" style:horizontal-rel="page-content" style:vertical-rel="paragraph" style:horizontal-pos="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left" style:vertical-pos="from-top"/>
    </style:style>
    <style:style style:family="graphic" style:name="a5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frame draw:z-index="251658240" draw:style-name="a1" draw:name="Image 3" text:anchor-type="paragraph" svg:x="0in" svg:y="0.00694in" svg:width="1.96528in" svg:height="1.96528in" style:rel-width="scale" style:rel-height="scale"><draw:image xlink:href="media/image2.jpeg" xlink:type="simple" xlink:show="embed" xlink:actuate="onLoad"/><svg:title/><svg:desc>Une image contenant texte, capture d’écran, Visage humain, habits

Le contenu généré par l’IA peut être incorrect.</svg:desc></draw:frame></text:span><text:span text:style-name="T5">JT PING (4 tournois individuels dans l’année)</text:span></text:p>
      <text:p text:style-name="P6"><text:span text:style-name="T7">Compétition<text:s/></text:span><text:span text:style-name="T8">individuelle</text:span><text:span text:style-name="T9"><text:s/>réservée aux joueurs débutants</text:span></text:p>
      <text:p text:style-name="P10">Je serai présent pour coacher.</text:p>
      <text:p text:style-name="P11">L’ACTT s’occupe des inscriptions et paie les inscriptions des jeunes voulant participer.</text:p>
      <text:p text:style-name="P12"/>
      <text:p text:style-name="P13"/>
      <text:p text:style-name="Normal"><text:span text:style-name="T14"><draw:frame draw:z-index="251659264" draw:style-name="a2" draw:name="Image 2" text:anchor-type="paragraph" svg:x="0in" svg:y="0.28889in" svg:width="1.5625in" svg:height="2.78125in" style:rel-width="scale" style:rel-height="scale"><draw:image xlink:href="media/image3.jpeg" xlink:type="simple" xlink:show="embed" xlink:actuate="onLoad"/><svg:title/><svg:desc>Coupes_JA_2526_V2</svg:desc></draw:frame></text:span></text:p>
      <text:p text:style-name="P15">COUPES JEUNES &amp; ADOS (5 tournois dans l’année)</text:p>
      <text:p text:style-name="P16"><text:span text:style-name="T17">Rencontres<text:s/></text:span><text:span text:style-name="T18">par équipes</text:span><text:span text:style-name="T19"><text:s/>de 2 joueurs</text:span></text:p>
      <text:p text:style-name="P20">L’épreuve se déroule en cinq journées indépendantes, en regroupements géographiques : la dernière journée est une journée finale réservée aux équipes ayant participé à au moins une des autres journées, et décernera les titres de champion par équipes Jeunes et Ados du département.</text:p>
      <text:p text:style-name="P21"><text:span text:style-name="T22">La coupe Jeunes et Ados comporte 2 tableaux : -<text:s/></text:span><text:span text:style-name="T23">Coupe Jeunes : Poussins, benjamins et minimes</text:span><text:span text:style-name="T24">, pour les équipes dont la somme des points classements des deux meilleurs classés est inférieure à 1200 ; -<text:s/></text:span><text:span text:style-name="T25">Coupe Ados : Cadets et juniors</text:span><text:span text:style-name="T26">, pour les équipes dont la somme des points classements des deux meilleurs classés est inférieure à 1200.</text:span></text:p>
      <text:p text:style-name="P27">Je serai présent pour coacher.</text:p>
      <text:p text:style-name="P28">L’ACTT s’occupe des inscriptions et paie les inscriptions des jeunes voulant participer.</text:p>
      <text:p text:style-name="Normal"><text:span text:style-name="T29"><draw:frame draw:z-index="251660288" draw:style-name="a3" draw:name="Image 1" text:anchor-type="paragraph" svg:x="0in" svg:y="0.00833in" svg:width="3.60694in" svg:height="3.29792in" style:rel-width="scale" style:rel-height="scale"><draw:image xlink:href="media/image4.png" xlink:type="simple" xlink:show="embed" xlink:actuate="onLoad"/><svg:title/><svg:desc>Une image contenant texte, reçu, nombre, Parallèle

Le contenu généré par l’IA peut être incorrect.</svg:desc></draw:frame></text:span><text:span text:style-name="T30">CHAMPIONNAT PAR EQUIPE</text:span></text:p>
      <text:p text:style-name="P31"><text:span text:style-name="T32">Compétition par équipe</text:span><text:span text:style-name="T33"> :<text:s/></text:span><text:span text:style-name="T34">L’ACTT a inscrit 5 équipes cette année : 2 équipes en division GE4, une en GE6, et deux en GE7.</text:span></text:p>
      <text:p text:style-name="P35">La division GE7 est la plus basse donc en général composée d’équipes de joueurs entre 500 et 600 points…<text:s/></text:p>
      <text:p text:style-name="P36">Il peut y avoir des filles ou garçons, des jeunes et des vétérans… C’est MIXTE</text:p>
      <text:p text:style-name="P37">Donc vos enfants peuvent s’opposer à des adultes.</text:p>
      <text:p text:style-name="P38">En GE7, les équipes se composent de 3 joueurs.</text:p>
      <text:p text:style-name="P39">Je serai présent pour coacher.</text:p>
      <text:p text:style-name="P40">L’ACTT a payé les inscriptions des équipes.</text:p>
      <text:p text:style-name="P41"><text:span text:style-name="T42">NB</text:span><text:span text:style-name="T43"> : Etant donné le nombre de jeunes joueurs à Champigneulles, un roulement sera effectué en fonction des disponibilités. L’ACTT décide de la composition de l’équipe pour chaque journée.</text:span></text:p>
      <text:p text:style-name="P44">NB : Le championnat se déroule en 2 phase (septembre-janvier ; février-mai) DONC il est possible de créer une nouvelle équipe de GE7 en février si des joueurs souhaitent jouer davantage en équipe (ATTENTION on ne peut pas jouer dans plusieurs équipes à la fois !)</text:p>
      <text:soft-page-break/>
      <text:p text:style-name="Normal"><text:span text:style-name="T45"><draw:frame draw:z-index="251661312" draw:style-name="a4" draw:name="Image 1" text:anchor-type="paragraph" svg:x="0in" svg:y="0.00625in" svg:width="1.54401in" svg:height="2.18234in" style:rel-width="scale" style:rel-height="scale"><draw:image xlink:href="media/image5.jpeg" xlink:type="simple" xlink:show="embed" xlink:actuate="onLoad"/><svg:title/><svg:desc>Une image contenant texte, capture d’écran, graphisme, affiche

Le contenu généré par l’IA peut être incorrect.</svg:desc></draw:frame></text:span><text:span text:style-name="T46">CRITERIUM FEDERAL</text:span></text:p>
      <text:p text:style-name="P47">Compétition individuelle pour les joueurs confirmés (à la place du JT PING pour les jeunes)</text:p>
      <text:p text:style-name="P48">Quelques joueurs se sont inscrits cette année.</text:p>
      <text:p text:style-name="Normal"><text:span text:style-name="T49">Je ne pourrai pas être présent pour le coaching </text:span><text:span text:style-name="T50">☹</text:span></text:p>
      <text:p text:style-name="P51">Samedi ou dimanche selon la division ; information du lieux une à trois semaines avant le jour J.</text:p>
      <text:p text:style-name="P52">ATTENTION : Si Inscription =&gt; participation obligatoire aux 4 tours !</text:p>
      <text:p text:style-name="Normal"/>
      <text:p text:style-name="P53">REMARQUES</text:p>
      <text:p text:style-name="Normal"><text:span text:style-name="T54">Le CD54 de tennis de table a prévu d’organiser un<text:s/></text:span><text:span text:style-name="T55">championnat par équipe destiné aux jeunes</text:span><text:span text:style-name="T56"><text:s/>MAIS l’ACTT a fait le choix de ne pas y participer par manque d’encadrants.</text:span></text:p>
      <text:p text:style-name="Normal"><text:span text:style-name="T57"><draw:frame draw:z-index="251662336" draw:style-name="a5" draw:name="Image 1" text:anchor-type="paragraph" svg:x="0.03472in" svg:y="0.05347in" svg:width="1.29167in" svg:height="1.82639in" style:rel-width="scale" style:rel-height="scale"><draw:image xlink:href="media/image6.jpeg" xlink:type="simple" xlink:show="embed" xlink:actuate="onLoad"/><svg:title/><svg:desc>Une image contenant texte, habits, personne, Visage humain

Le contenu généré par l’IA peut être incorrect.</svg:desc></draw:frame></text:span></text:p>
      <text:p text:style-name="Normal"><text:span text:style-name="T58">Des<text:s/></text:span><text:span text:style-name="T59">stages payants</text:span><text:span text:style-name="T60"><text:s/>sont organisés pendant les vacances scolaires. Voici les prochains : (inscriptions par vos soins)</text:span></text:p>
      <text:p text:style-name="P61"/>
      <text:p text:style-name="P62"/>
      <text:p text:style-name="P63"/>
      <text:p text:style-name="P64"/>
      <text:p text:style-name="Normal"><text:span text:style-name="T65">Des<text:s/></text:span><text:span text:style-name="T66">Tournois</text:span><text:span text:style-name="T67"><text:s/>payants</text:span><text:span text:style-name="T68"><text:s/>sont organisés régulièrement dans toute la France. Voici les prochains</text:span><text:span text:style-name="T69"><text:s/>dans la région</text:span><text:span text:style-name="T70"> (inscriptions par vos soins)</text:span><text:span text:style-name="T71"><text:s/></text:span><text:span text:style-name="T72">:</text:span><text:span text:style-name="T73"><text:line-break/>. Thionville, 4-5 octobre, tournoi national</text:span><text:span text:style-name="T74"><text:line-break/>. Charmes Vincey, 24-26 octobre, tournoi national</text:span><text:span text:style-name="T75"><text:line-break/>. Vittel St Rémy, 1-2 novembre, Open national A</text:span></text:p>
      <text:p text:style-name="Normal"/>
      <text:p text:style-name="Normal"><text:span text:style-name="T76"><draw:frame draw:z-index="251663360" draw:style-name="a6" draw:name="Image 2" text:anchor-type="paragraph" svg:x="0.08333in" svg:y="0.30208in" svg:width="0.38194in" svg:height="0.38194in" style:rel-width="scale" style:rel-height="scale"><draw:image xlink:href="media/image7.jpeg" xlink:type="simple" xlink:show="embed" xlink:actuate="onLoad"/><svg:title/><svg:desc>LGETT</svg:desc></draw:frame></text:span><text:span text:style-name="T77">Pour finir…</text:span></text:p>
      <text:p text:style-name="Normal"><text:span text:style-name="T78">Le championnat par équipe est géré par la LGETT :<text:s/></text:span><text:a xlink:href="https://www.lgett.fr" office:target-frame-name="_top" xlink:show="replace"><text:span text:style-name="T79">https://www.lgett.fr</text:span></text:a></text:p>
      <text:p text:style-name="Normal"><text:span text:style-name="T80"><draw:frame draw:style-name="a7" draw:name="Image 3" text:anchor-type="as-char" svg:x="0in" svg:y="0in" svg:width="0.54343in" svg:height="0.55249in" style:rel-width="scale" style:rel-height="scale"><draw:image xlink:href="media/image8.png" xlink:type="simple" xlink:show="embed" xlink:actuate="onLoad"/><svg:title/><svg:desc>CD54TT</svg:desc></draw:frame></text:span><text:span text:style-name="T81">JT Ping et critériums gérés par le CD54 :<text:s/></text:span><text:a xlink:href="https://www.cd54tt.fr" office:target-frame-name="_top" xlink:show="replace"><text:span text:style-name="T82">https://www.cd54tt.fr</text:span></text:a></text:p>
      <text:p text:style-name="P83">Sur ces sites on retrouve les règlements et toutes les infos utiles… ainsi que les tournois<text:s/>(organisés par les clubs)<text:s/>et stages<text:s/>(organisés par les clubs, le CD54 ou la LGETT).</text:p>
      <text:p text:style-name="Normal"><text:span text:style-name="T84">La LGETT est affiliée à la FFTT</text:span><text:span text:style-name="T85"><draw:frame draw:style-name="a8" draw:name="Image 4" text:anchor-type="as-char" svg:x="0in" svg:y="0in" svg:width="0.69653in" svg:height="0.2297in" style:rel-width="scale" style:rel-height="scale"><draw:image xlink:href="media/image9.png" xlink:type="simple" xlink:show="embed" xlink:actuate="onLoad"/><svg:title/><svg:desc>FFTT - Site officiel de la Fédération Française de Tennis de Table</svg:desc></draw:frame></text:span><text:span text:style-name="T86"> ; Le CD54 est la structure départementale déconcentrée de la LGETT.<text:s/></text:span><text:a xlink:href="https://www.fftt.com" office:target-frame-name="_top" xlink:show="replace"><text:span text:style-name="T87">https://www.fftt.com</text:span></text:a></text:p>
      <text:p text:style-name="Normal"><text:span text:style-name="T88">NB</text:span><text:span text:style-name="T89"> : La LGETT et le CD54 organisent des actions de promotion et LES GROUPES DETECTION pour les joueurs à fort potentiel</text:span><text:span text:style-name="T9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style:style style:name="Lienhypertexte" style:display-name="Lien hypertexte" style:family="text" style:parent-style-name="Policepardéfaut">
      <style:text-properties fo:color="#467886" style:text-underline-type="single" style:text-underline-style="solid" style:text-underline-width="auto" style:text-underline-mode="continuous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style:style style:name="En-tête" style:display-name="En-têt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/>
    <style:style style:name="Pieddepage" style:display-name="Pied de pag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P2" style:parent-style-name="En-tête" style:family="paragraph">
      <style:paragraph-properties fo:text-align="end"/>
    </style:style>
    <style:style style:name="T3" style:parent-style-name="Policepardéfaut" style:family="text">
      <style:text-properties fo:font-size="8pt" style:font-size-asian="8pt" style:font-size-complex="8pt"/>
    </style:style>
    <style:style style:family="graphic" style:name="a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Description des compétitions</text:span><draw:frame draw:z-index="251658240" draw:style-name="a0" draw:name="Image 1" text:anchor-type="paragraph" svg:x="6.70833in" svg:y="0.00139in" svg:width="0.55556in" svg:height="0.73472in" style:rel-width="scale" style:rel-height="scale"><draw:image xlink:href="media/image1.png" xlink:type="simple" xlink:show="embed" xlink:actuate="onLoad"/><svg:title/><svg:desc>Une image contenant logo, symbole, Graphique, Police

Le contenu généré par l’IA peut être incorrect.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vincent klein</meta:initial-creator>
    <dc:creator>vincent klein</dc:creator>
    <meta:creation-date>2025-10-03T12:07:00Z</meta:creation-date>
    <dc:date>2025-10-03T12:54:00Z</dc:date>
    <meta:template xlink:href="Normal" xlink:type="simple"/>
    <meta:editing-cycles>12</meta:editing-cycles>
    <meta:editing-duration>PT2820S</meta:editing-duration>
    <meta:document-statistic meta:page-count="2" meta:paragraph-count="7" meta:word-count="559" meta:character-count="3628" meta:row-count="25" meta:non-whitespace-character-count="3076"/>
  </office:meta>
</office:document-meta>
</file>